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ucida Sans Unicode" svg:font-family="'Lucida Sans Unicode'" style:font-pitch="variable"/>
    <style:font-face style:name="Tahoma" svg:font-family="Tahoma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166cm"/>
    </style:style>
    <style:style style:name="co2" style:family="table-column">
      <style:table-column-properties fo:break-before="auto" style:column-width="1.138cm"/>
    </style:style>
    <style:style style:name="co3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Sheet1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number-columns-repeated="3" table:default-cell-style-name="Default"/>
        <table:table-column table:style-name="co3" table:number-columns-repeated="4" table:default-cell-style-name="Default"/>
        <table:table-row table:style-name="ro1">
          <table:table-cell office:value-type="string">
            <text:p>F190</text:p>
          </table:table-cell>
          <table:table-cell office:value-type="string">
            <text:p>7890</text:p>
          </table:table-cell>
          <table:table-cell office:value-type="string">
            <text:p>8000</text:p>
          </table:table-cell>
          <table:table-cell office:value-type="string">
            <text:p>3C40</text:p>
          </table:table-cell>
          <table:table-cell table:formula="oooc:=DECIMAL([.A1];16)*4.096*1.2207/65535" office:value-type="float" office:value="4.71807749214923">
            <text:p>4.72</text:p>
          </table:table-cell>
          <table:table-cell table:formula="oooc:=DECIMAL([.B1];16)*4.096*2.4414/65535" office:value-type="float" office:value="4.70953246176242">
            <text:p>4.71</text:p>
          </table:table-cell>
          <table:table-cell table:formula="oooc:=IF(DECIMAL([.C1];16)&lt;=32767; DECIMAL([.C1];16); DECIMAL([.C1];16)-65536)" office:value-type="float" office:value="-32768">
            <text:p>-32768</text:p>
          </table:table-cell>
          <table:table-cell table:formula="oooc:=DECIMAL([.D1];16)" office:value-type="float" office:value="15424">
            <text:p>15424</text:p>
          </table:table-cell>
        </table:table-row>
        <table:table-row table:style-name="ro1">
          <table:table-cell office:value-type="string">
            <text:p>F1A0</text:p>
          </table:table-cell>
          <table:table-cell office:value-type="string">
            <text:p>7890</text:p>
          </table:table-cell>
          <table:table-cell office:value-type="string">
            <text:p>78D0</text:p>
          </table:table-cell>
          <table:table-cell office:value-type="string">
            <text:p>3C40</text:p>
          </table:table-cell>
          <table:table-cell table:formula="oooc:=DECIMAL([.A2];16)*4.096*1.2207/65535" office:value-type="float" office:value="4.71929821077592">
            <text:p>4.72</text:p>
          </table:table-cell>
          <table:table-cell table:formula="oooc:=DECIMAL([.B2];16)" office:value-type="float" office:value="30864">
            <text:p>30864</text:p>
          </table:table-cell>
          <table:table-cell table:formula="oooc:=DECIMAL([.C2];16)" office:value-type="float" office:value="30928">
            <text:p>30928</text:p>
          </table:table-cell>
          <table:table-cell table:formula="oooc:=DECIMAL([.D2];16)" office:value-type="float" office:value="15424">
            <text:p>15424</text:p>
          </table:table-cell>
        </table:table-row>
        <table:table-row table:style-name="ro1">
          <table:table-cell office:value-type="string">
            <text:p>F1C0</text:p>
          </table:table-cell>
          <table:table-cell office:value-type="string">
            <text:p>7890</text:p>
          </table:table-cell>
          <table:table-cell office:value-type="string">
            <text:p>78D0</text:p>
          </table:table-cell>
          <table:table-cell office:value-type="string">
            <text:p>3C30</text:p>
          </table:table-cell>
          <table:table-cell table:formula="oooc:=DECIMAL([.A3];16)*4.096*1.2207/65535" office:value-type="float" office:value="4.7217396480293">
            <text:p>4.72</text:p>
          </table:table-cell>
          <table:table-cell table:formula="oooc:=DECIMAL([.B3];16)" office:value-type="float" office:value="30864">
            <text:p>30864</text:p>
          </table:table-cell>
          <table:table-cell table:formula="oooc:=DECIMAL([.C3];16)" office:value-type="float" office:value="30928">
            <text:p>30928</text:p>
          </table:table-cell>
          <table:table-cell table:formula="oooc:=DECIMAL([.D3];16)" office:value-type="float" office:value="15408">
            <text:p>15408</text:p>
          </table:table-cell>
        </table:table-row>
        <table:table-row table:style-name="ro1">
          <table:table-cell office:value-type="string">
            <text:p>F190</text:p>
          </table:table-cell>
          <table:table-cell office:value-type="string">
            <text:p>7890</text:p>
          </table:table-cell>
          <table:table-cell office:value-type="string">
            <text:p>78E0</text:p>
          </table:table-cell>
          <table:table-cell office:value-type="string">
            <text:p>3C40</text:p>
          </table:table-cell>
          <table:table-cell table:formula="oooc:=DECIMAL([.A4];16)*4.096*1.2207/65535" office:value-type="float" office:value="4.71807749214923">
            <text:p>4.72</text:p>
          </table:table-cell>
          <table:table-cell table:formula="oooc:=DECIMAL([.B4];16)" office:value-type="float" office:value="30864">
            <text:p>30864</text:p>
          </table:table-cell>
          <table:table-cell table:formula="oooc:=DECIMAL([.C4];16)" office:value-type="float" office:value="30944">
            <text:p>30944</text:p>
          </table:table-cell>
          <table:table-cell table:formula="oooc:=DECIMAL([.D4];16)" office:value-type="float" office:value="15424">
            <text:p>15424</text:p>
          </table:table-cell>
        </table:table-row>
        <table:table-row table:style-name="ro1">
          <table:table-cell office:value-type="string">
            <text:p>F1C0</text:p>
          </table:table-cell>
          <table:table-cell office:value-type="string">
            <text:p>7890</text:p>
          </table:table-cell>
          <table:table-cell office:value-type="string">
            <text:p>78E0</text:p>
          </table:table-cell>
          <table:table-cell office:value-type="string">
            <text:p>3C40</text:p>
          </table:table-cell>
          <table:table-cell table:formula="oooc:=DECIMAL([.A5];16)*4.096*1.2207/65535" office:value-type="float" office:value="4.7217396480293">
            <text:p>4.72</text:p>
          </table:table-cell>
          <table:table-cell table:formula="oooc:=DECIMAL([.B5];16)" office:value-type="float" office:value="30864">
            <text:p>30864</text:p>
          </table:table-cell>
          <table:table-cell table:formula="oooc:=DECIMAL([.C5];16)" office:value-type="float" office:value="30944">
            <text:p>30944</text:p>
          </table:table-cell>
          <table:table-cell table:formula="oooc:=DECIMAL([.D5];16)" office:value-type="float" office:value="15424">
            <text:p>15424</text:p>
          </table:table-cell>
        </table:table-row>
        <table:table-row table:style-name="ro1">
          <table:table-cell office:value-type="string">
            <text:p>F1C0</text:p>
          </table:table-cell>
          <table:table-cell office:value-type="string">
            <text:p>7880</text:p>
          </table:table-cell>
          <table:table-cell office:value-type="string">
            <text:p>78E0</text:p>
          </table:table-cell>
          <table:table-cell office:value-type="string">
            <text:p>3C30</text:p>
          </table:table-cell>
          <table:table-cell table:formula="oooc:=DECIMAL([.A6];16)*4.096*1.2207/65535" office:value-type="float" office:value="4.7217396480293">
            <text:p>4.72</text:p>
          </table:table-cell>
          <table:table-cell table:formula="oooc:=DECIMAL([.B6];16)" office:value-type="float" office:value="30848">
            <text:p>30848</text:p>
          </table:table-cell>
          <table:table-cell table:formula="oooc:=DECIMAL([.C6];16)" office:value-type="float" office:value="30944">
            <text:p>30944</text:p>
          </table:table-cell>
          <table:table-cell table:formula="oooc:=DECIMAL([.D6];16)" office:value-type="float" office:value="15408">
            <text:p>15408</text:p>
          </table:table-cell>
        </table:table-row>
        <table:table-row table:style-name="ro1">
          <table:table-cell office:value-type="string">
            <text:p>F1D0</text:p>
          </table:table-cell>
          <table:table-cell office:value-type="string">
            <text:p>78A0</text:p>
          </table:table-cell>
          <table:table-cell office:value-type="string">
            <text:p>78E0</text:p>
          </table:table-cell>
          <table:table-cell office:value-type="string">
            <text:p>3C40</text:p>
          </table:table-cell>
          <table:table-cell table:formula="oooc:=DECIMAL([.A7];16)*4.096*1.2207/65535" office:value-type="float" office:value="4.72296036665599">
            <text:p>4.72</text:p>
          </table:table-cell>
          <table:table-cell table:formula="oooc:=DECIMAL([.B7];16)" office:value-type="float" office:value="30880">
            <text:p>30880</text:p>
          </table:table-cell>
          <table:table-cell table:formula="oooc:=DECIMAL([.C7];16)" office:value-type="float" office:value="30944">
            <text:p>30944</text:p>
          </table:table-cell>
          <table:table-cell table:formula="oooc:=DECIMAL([.D7];16)" office:value-type="float" office:value="15424">
            <text:p>15424</text:p>
          </table:table-cell>
        </table:table-row>
        <table:table-row table:style-name="ro1">
          <table:table-cell office:value-type="string">
            <text:p>F1B0</text:p>
          </table:table-cell>
          <table:table-cell office:value-type="string">
            <text:p>7880</text:p>
          </table:table-cell>
          <table:table-cell office:value-type="string">
            <text:p>78E0</text:p>
          </table:table-cell>
          <table:table-cell office:value-type="string">
            <text:p>3C40</text:p>
          </table:table-cell>
          <table:table-cell table:formula="oooc:=DECIMAL([.A8];16)*4.096*1.2207/65535" office:value-type="float" office:value="4.72051892940261">
            <text:p>4.72</text:p>
          </table:table-cell>
          <table:table-cell table:formula="oooc:=DECIMAL([.B8];16)" office:value-type="float" office:value="30848">
            <text:p>30848</text:p>
          </table:table-cell>
          <table:table-cell table:formula="oooc:=DECIMAL([.C8];16)" office:value-type="float" office:value="30944">
            <text:p>30944</text:p>
          </table:table-cell>
          <table:table-cell table:formula="oooc:=DECIMAL([.D8];16)" office:value-type="float" office:value="15424">
            <text:p>15424</text:p>
          </table:table-cell>
        </table:table-row>
        <table:table-row table:style-name="ro1" table:number-rows-repeated="6">
          <table:table-cell table:number-columns-repeated="8"/>
        </table:table-row>
        <table:table-row table:style-name="ro1">
          <table:table-cell office:value-type="string">
            <text:p>10B0</text:p>
          </table:table-cell>
          <table:table-cell table:number-columns-repeated="3"/>
          <table:table-cell table:formula="oooc:=DECIMAL([.A15];16)" office:value-type="float" office:value="4272">
            <text:p>4272</text:p>
          </table:table-cell>
          <table:table-cell table:formula="oooc:=[.E15]*(128/32768)" office:value-type="float" office:value="16.6875">
            <text:p>16.69</text:p>
          </table:table-cell>
          <table:table-cell table:number-columns-repeated="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ucida Sans Unicode" svg:font-family="'Lucida Sans Unicode'" style:font-pitch="variable"/>
    <style:font-face style:name="Tahoma" svg:font-family="Tahoma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en" fo:country="US" style:font-name-asian="Lucida Sans Unicode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NZ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NZ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7-07-13">13/07/2007</text:date>, <text:time>22:57:0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2$Win32 OpenOffice.org_project/680m14$Build-9134</meta:generator>
    <meta:creation-date>2005-12-14T23:07:33</meta:creation-date>
    <dc:creator>Simon Bridger</dc:creator>
    <dc:date>2007-07-13T22:57:06</dc:date>
    <dc:language>en-US</dc:language>
    <meta:editing-cycles>2</meta:editing-cycles>
    <meta:editing-duration>PT1H44M46S</meta:editing-duration>
    <meta:user-defined meta:name="Info 1"/>
    <meta:user-defined meta:name="Info 2"/>
    <meta:user-defined meta:name="Info 3"/>
    <meta:user-defined meta:name="Info 4"/>
    <meta:document-statistic meta:table-count="1" meta:cell-count="67"/>
  </office:meta>
</office:document-meta>
</file>